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NewRomanPSMT" svg:font-family="TimesNewRomanPSMT" style:font-family-generic="roman"/>
    <style:font-face style:name="Verdana" svg:font-family="Verdana" style:font-family-generic="swiss"/>
    <style:font-face style:name="Verdana-Bold" svg:font-family="Verdana-Bold"/>
  </office:font-face-decls>
  <office:automatic-styles>
    <style:style style:name="P1" style:family="paragraph" style:parent-style-name="Standard">
      <style:paragraph-properties fo:text-align="end" style:justify-single-word="false"/>
      <style:text-properties style:font-name="Calibri1"/>
    </style:style>
    <style:style style:name="P2" style:family="paragraph" style:parent-style-name="Standard">
      <style:paragraph-properties fo:text-align="end" style:justify-single-word="false"/>
      <style:text-properties style:font-name="Calibri1" fo:font-size="8pt" officeooo:paragraph-rsid="001865ee" style:font-size-asian="8pt" style:font-size-complex="8pt"/>
    </style:style>
    <style:style style:name="P3" style:family="paragraph" style:parent-style-name="Standard">
      <style:paragraph-properties fo:text-align="center" style:justify-single-word="false"/>
      <style:text-properties style:font-name="Calibri1" fo:font-size="11pt" style:font-size-asian="11pt" style:font-size-complex="11pt"/>
    </style:style>
    <style:style style:name="P4" style:family="paragraph" style:parent-style-name="Standard">
      <style:paragraph-properties fo:margin-left="7.599cm" fo:margin-right="0cm" fo:text-align="justify" style:justify-single-word="false" fo:text-indent="0cm" style:auto-text-indent="false"/>
      <style:text-properties style:font-name="Calibri1" fo:font-size="11pt" officeooo:rsid="001865ee" officeooo:paragraph-rsid="001865ee" style:font-size-asian="11pt" style:font-size-complex="11pt"/>
    </style:style>
    <style:style style:name="P5" style:family="paragraph" style:parent-style-name="Standard">
      <style:paragraph-properties fo:margin-left="0cm" fo:margin-right="-0.159cm" fo:margin-top="0.199cm" fo:margin-bottom="0cm" style:contextual-spacing="false" fo:text-align="center" style:justify-single-word="false" fo:text-indent="0cm" style:auto-text-indent="false"/>
      <style:text-properties style:font-name="Calibri1" fo:font-size="11pt" fo:font-weight="bold" style:font-name-asian="Verdana-Bold" style:font-size-asian="11pt" style:font-weight-asian="bold" style:font-name-complex="Verdana-Bold" style:font-size-complex="11pt" style:font-weight-complex="bold"/>
    </style:style>
    <style:style style:name="P6" style:family="paragraph" style:parent-style-name="Standard">
      <style:paragraph-properties fo:margin-left="0cm" fo:margin-right="-0.159cm" fo:margin-top="0.199cm" fo:margin-bottom="0cm" style:contextual-spacing="false" fo:text-align="center" style:justify-single-word="false" fo:text-indent="0cm" style:auto-text-indent="false"/>
      <style:text-properties style:font-name="Calibri1" fo:font-weight="bold" style:font-weight-asian="bold"/>
    </style:style>
    <style:style style:name="P7" style:family="paragraph" style:parent-style-name="Standard">
      <style:paragraph-properties fo:margin-top="0.3cm" fo:margin-bottom="0cm" style:contextual-spacing="false"/>
      <style:text-properties style:font-name="Calibri1" fo:font-size="12pt" officeooo:rsid="0017b180" officeooo:paragraph-rsid="0017b180" style:font-size-asian="12pt" style:font-size-complex="12pt"/>
    </style:style>
    <style:style style:name="P8" style:family="paragraph" style:parent-style-name="Standard">
      <style:text-properties style:font-name="Calibri1" fo:font-size="12pt" style:font-size-asian="12pt" style:font-size-complex="12pt"/>
    </style:style>
    <style:style style:name="P9" style:family="paragraph" style:parent-style-name="Standard">
      <style:paragraph-properties fo:margin-top="0cm" fo:margin-bottom="0cm" style:contextual-spacing="false"/>
      <style:text-properties style:font-name="Calibri1" fo:font-size="12pt" style:font-size-asian="12pt" style:font-size-complex="12pt"/>
    </style:style>
    <style:style style:name="P10" style:family="paragraph" style:parent-style-name="Standard" style:master-page-name="">
      <style:paragraph-properties fo:line-height="150%" fo:text-align="justify" style:justify-single-word="false" fo:orphans="2" style:page-number="auto"/>
      <style:text-properties style:font-name="Calibri1" fo:font-size="12pt" officeooo:paragraph-rsid="001865ee" style:font-size-asian="12pt" style:font-size-complex="12pt"/>
    </style:style>
    <style:style style:name="P11" style:family="paragraph" style:parent-style-name="Standard">
      <style:paragraph-properties fo:text-align="justify" style:justify-single-word="false"/>
      <style:text-properties style:font-name="Calibri1" fo:font-size="12pt" style:font-size-asian="12pt" style:font-size-complex="12pt"/>
    </style:style>
    <style:style style:name="P12" style:family="paragraph" style:parent-style-name="Standard" style:list-style-name="WW8Num1">
      <style:paragraph-properties fo:margin-top="0.199cm" fo:margin-bottom="0cm" style:contextual-spacing="false"/>
      <style:text-properties style:font-name="Calibri1" fo:font-size="12pt" style:font-size-asian="12pt" style:font-size-complex="12pt"/>
    </style:style>
    <style:style style:name="P13" style:family="paragraph" style:parent-style-name="Standard">
      <style:paragraph-properties fo:margin-top="0.199cm" fo:margin-bottom="0cm" style:contextual-spacing="false" fo:text-align="start" style:justify-single-word="false" style:text-autospace="none"/>
      <style:text-properties style:font-name="Calibri1" fo:font-size="12pt" style:font-size-asian="12pt" style:font-size-complex="12pt"/>
    </style:style>
    <style:style style:name="P14" style:family="paragraph" style:parent-style-name="Standard">
      <style:paragraph-properties fo:margin-left="9.038cm" fo:margin-right="0cm" fo:margin-top="0.199cm" fo:margin-bottom="0cm" style:contextual-spacing="false" fo:text-align="center" style:justify-single-word="false" fo:text-indent="0cm" style:auto-text-indent="false"/>
      <style:text-properties style:font-name="Calibri1" fo:font-size="12pt" style:font-size-asian="12pt" style:font-size-complex="12pt"/>
    </style:style>
    <style:style style:name="P15" style:family="paragraph" style:parent-style-name="Standard">
      <style:paragraph-properties fo:margin-left="9.038cm" fo:margin-right="0cm" fo:text-align="center" style:justify-single-word="false" fo:text-indent="0cm" style:auto-text-indent="false"/>
      <style:text-properties style:font-name="Calibri1" fo:font-size="12pt" style:font-size-asian="12pt" style:font-size-complex="12pt"/>
    </style:style>
    <style:style style:name="P16" style:family="paragraph" style:parent-style-name="Standard">
      <style:paragraph-properties fo:margin-top="0.3cm" fo:margin-bottom="0cm" style:contextual-spacing="false"/>
      <style:text-properties style:font-name="Calibri1" fo:font-size="12pt" officeooo:paragraph-rsid="00195fa0" style:font-size-asian="12pt" style:font-size-complex="12pt"/>
    </style:style>
    <style:style style:name="P17" style:family="paragraph" style:parent-style-name="Standard" style:master-page-name="">
      <style:paragraph-properties style:page-number="auto"/>
      <style:text-properties style:font-name="Calibri1" fo:font-size="12pt" officeooo:paragraph-rsid="00195fa0" style:font-size-asian="12pt" style:font-size-complex="12pt"/>
    </style:style>
    <style:style style:name="P18" style:family="paragraph" style:parent-style-name="Standard">
      <style:text-properties style:font-name="Calibri1" fo:font-size="12pt" officeooo:paragraph-rsid="00195fa0" style:font-size-asian="12pt" style:font-size-complex="12pt"/>
    </style:style>
    <style:style style:name="P19" style:family="paragraph" style:parent-style-name="Standard">
      <style:paragraph-properties fo:margin-left="7.599cm" fo:margin-right="0cm" fo:text-align="end" style:justify-single-word="false" fo:text-indent="0cm" style:auto-text-indent="false"/>
      <style:text-properties style:font-name="Calibri1" fo:font-size="12pt" fo:font-weight="bold" style:font-size-asian="12pt" style:font-weight-asian="bold" style:font-size-complex="12pt" style:font-weight-complex="bold"/>
    </style:style>
    <style:style style:name="P20" style:family="paragraph" style:parent-style-name="Standard">
      <style:paragraph-properties fo:margin-left="7.599cm" fo:margin-right="0cm" fo:text-align="end" style:justify-single-word="false" fo:text-indent="0cm" style:auto-text-indent="false"/>
      <style:text-properties style:font-name="Calibri1" fo:font-size="12pt" fo:font-weight="bold" officeooo:rsid="001865ee" officeooo:paragraph-rsid="001865ee" style:font-size-asian="12pt" style:font-weight-asian="bold" style:font-size-complex="12pt" style:font-weight-complex="bold"/>
    </style:style>
    <style:style style:name="P21" style:family="paragraph" style:parent-style-name="Standard">
      <style:paragraph-properties fo:margin-top="0.199cm" fo:margin-bottom="0cm" style:contextual-spacing="false" fo:text-align="justify" style:justify-single-word="false" style:text-autospace="none"/>
      <style:text-properties style:font-name="Calibri1" fo:font-size="12pt" fo:font-weight="bold" style:font-size-asian="12pt" style:font-weight-asian="bold" style:font-size-complex="12pt" style:font-weight-complex="bold"/>
    </style:style>
    <style:style style:name="P22" style:family="paragraph" style:parent-style-name="Standard">
      <style:paragraph-properties fo:line-height="150%" fo:text-align="justify" style:justify-single-word="false" fo:orphans="2"/>
      <style:text-properties style:font-name="Calibri1" fo:font-size="12pt" officeooo:paragraph-rsid="001865ee" style:font-name-asian="Verdana" style:font-size-asian="12pt" style:font-name-complex="Verdana" style:font-size-complex="12pt"/>
    </style:style>
    <style:style style:name="P23" style:family="paragraph" style:parent-style-name="Standard">
      <style:paragraph-properties fo:margin-top="0.199cm" fo:margin-bottom="0cm" style:contextual-spacing="false" fo:line-height="150%" fo:text-align="justify" style:justify-single-word="false" style:text-autospace="none"/>
      <style:text-properties style:font-name="Calibri1" fo:font-size="12pt" style:font-name-asian="Verdana" style:font-size-asian="12pt" style:font-name-complex="Verdana" style:font-size-complex="12pt"/>
    </style:style>
    <style:style style:name="P24" style:family="paragraph" style:parent-style-name="Standard">
      <style:paragraph-properties fo:text-align="start" style:justify-single-word="false" style:text-autospace="none"/>
      <style:text-properties style:font-name="Calibri1" fo:font-size="12pt" officeooo:paragraph-rsid="001865ee" style:font-name-asian="Verdana" style:font-size-asian="12pt" style:font-name-complex="Verdana" style:font-size-complex="12pt"/>
    </style:style>
    <style:style style:name="P25" style:family="paragraph" style:parent-style-name="Standard">
      <style:paragraph-properties fo:margin-top="0.199cm" fo:margin-bottom="0cm" style:contextual-spacing="false" fo:text-align="start" style:justify-single-word="false" style:text-autospace="none"/>
      <style:text-properties style:font-name="Calibri1" fo:font-size="12pt" style:font-name-asian="Verdana" style:font-size-asian="12pt" style:font-name-complex="Verdana" style:font-size-complex="12pt"/>
    </style:style>
    <style:style style:name="P26" style:family="paragraph" style:parent-style-name="Standard">
      <style:paragraph-properties fo:margin-top="0cm" fo:margin-bottom="0cm" style:contextual-spacing="false" fo:text-align="start" style:justify-single-word="false" style:text-autospace="none"/>
      <style:text-properties style:font-name="Calibri1" fo:font-size="12pt" style:font-name-asian="Verdana" style:font-size-asian="12pt" style:font-name-complex="Verdana" style:font-size-complex="12pt"/>
    </style:style>
    <style:style style:name="P27" style:family="paragraph" style:parent-style-name="Standard">
      <style:paragraph-properties fo:text-align="start" style:justify-single-word="false" style:text-autospace="none"/>
      <style:text-properties style:font-name="Calibri1" fo:font-size="12pt" style:font-name-asian="Verdana" style:font-size-asian="12pt" style:font-name-complex="Verdana" style:font-size-complex="12pt"/>
    </style:style>
    <style:style style:name="P28" style:family="paragraph" style:parent-style-name="Standard">
      <style:paragraph-properties fo:text-align="center" style:justify-single-word="false" style:text-autospace="none"/>
      <style:text-properties style:font-name="Calibri1" fo:font-size="12pt" style:font-name-asian="Verdana" style:font-size-asian="12pt" style:font-name-complex="Verdana" style:font-size-complex="12pt"/>
    </style:style>
    <style:style style:name="T1" style:family="text">
      <style:text-properties fo:color="#333333" loext:opacity="100%" fo:font-size="11pt" style:font-size-asian="11pt" style:font-size-complex="11pt"/>
    </style:style>
    <style:style style:name="T2" style:family="text">
      <style:text-properties fo:color="#333333" loext:opacity="100%" style:text-position="83% 100%"/>
    </style:style>
    <style:style style:name="T3" style:family="text">
      <style:text-properties fo:color="#333333" loext:opacity="100%" style:text-position="100% 100%"/>
    </style:style>
    <style:style style:name="T4" style:family="text">
      <style:text-properties fo:color="#333333" loext:opacity="100%" style:text-position="84% 100%"/>
    </style:style>
    <style:style style:name="T5" style:family="text">
      <style:text-properties fo:color="#333333" loext:opacity="100%" style:text-position="76% 100%"/>
    </style:style>
    <style:style style:name="T6" style:family="text">
      <style:text-properties fo:font-size="11pt" style:font-size-asian="11pt" style:font-size-complex="11pt"/>
    </style:style>
    <style:style style:name="T7" style:family="text">
      <style:text-properties style:text-position="super 58%"/>
    </style:style>
    <style:style style:name="T8" style:family="text">
      <style:text-properties fo:color="#808080" loext:opacity="100%" style:text-position="super 58%"/>
    </style:style>
    <style:style style:name="T9" style:family="text">
      <style:text-properties fo:color="#000000" loext:opacity="100%" style:text-line-through-style="none" style:text-line-through-type="none" style:text-underline-style="none" fo:font-weight="normal" style:font-name-asian="Times New Roman" style:font-weight-asian="normal" style:font-name-complex="Times New Roman" style:font-weight-complex="normal"/>
    </style:style>
    <style:style style:name="T10" style:family="text">
      <style:text-properties fo:color="#000000" loext:opacity="100%" style:text-line-through-style="none" style:text-line-through-type="none" style:text-underline-style="none" fo:font-weight="normal" officeooo:rsid="001865ee" style:font-name-asian="Times New Roman" style:font-weight-asian="normal" style:font-name-complex="Times New Roman" style:font-weight-complex="normal"/>
    </style:style>
    <style:style style:name="T11" style:family="text">
      <style:text-properties style:font-name-asian="Verdana" style:font-name-complex="Verdana"/>
    </style:style>
    <style:style style:name="T12" style:family="text">
      <style:text-properties style:font-name-asian="TimesNewRomanPSMT" style:font-name-complex="TimesNewRomanPSMT"/>
    </style:style>
    <style:style style:name="T13" style:family="text">
      <style:text-properties officeooo:rsid="001865ee"/>
    </style:style>
    <style:style style:name="T14" style:family="text">
      <style:text-properties fo:font-weight="bold" style:font-weight-asian="bold"/>
    </style:style>
    <style:style style:name="T15" style:family="text">
      <style:text-properties officeooo:rsid="00195fa0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............................</text:span><text:span text:style-name="T6">...........................................</text:span></text:p>
      <text:p text:style-name="P2"><text:span text:style-name="T2">miejscowość, <text:s text:c="3"/>data <text:s/></text:span><text:span text:style-name="T3"><text:s text:c="9"/></text:span></text:p>
      <text:p text:style-name="P2"><text:span text:style-name="T3"><text:s text:c="26"/></text:span><text:span text:style-name="T4"><text:s/></text:span></text:p>
      <text:p text:style-name="P19">Komornik Sądowy przy Sądzie Rejonowym</text:p>
      <text:p text:style-name="P19">Poznań – Nowe Miasto i Wilda w Poznaniu</text:p>
      <text:p text:style-name="P20">Mirosław Fiałkowski</text:p>
      <text:p text:style-name="P20">62-030 Luboń ul. Szafirowa 5</text:p>
      <text:p text:style-name="P4"/>
      <text:p text:style-name="P6">WNIOSEK <text:s/>O <text:s/>WSZCZĘCIE <text:s/>POSTĘPOWANIA <text:s/>EGZEKUCYJNEGO </text:p>
      <text:p text:style-name="P5">w celu opróżnienia lokalu oraz wyegzekwowania świadczenia pieniężnego</text:p>
      <text:p text:style-name="P3"/>
      <text:p text:style-name="P16"><text:span text:style-name="T14">Wierzyciel </text:span>(imię i nazwisko, </text:p>
      <text:p text:style-name="P16">nazwa)...........................................................................................................................</text:p>
      <text:p text:style-name="P16">adres ................................................................................................................. </text:p>
      <text:p text:style-name="P16">telefon ........................................…</text:p>
      <text:p text:style-name="P7"><text:span text:style-name="T15">adres e-mail </text:span>………………………………………………………………………………………………………………………………………………………………</text:p>
      <text:p text:style-name="P16"><text:span text:style-name="T15">nr rachunku </text:span>bankow<text:span text:style-name="T15">ego</text:span>:</text:p>
      <text:p text:style-name="P16"><text:s/>............................................................................................................................................................</text:p>
      <text:p text:style-name="P16"><text:span text:style-name="T14">Dłużnik</text:span></text:p>
      <text:p text:style-name="P16"><text:span text:style-name="T14"><text:s/></text:span>...................................................................................................................................................................</text:p>
      <text:p text:style-name="P16">PESEL/data urodzenia ...................................................................., </text:p>
      <text:p text:style-name="P16"><text:span text:style-name="T15">nr </text:span>dow. os. seria nr …............................................</text:p>
      <text:p text:style-name="P16">imiona rodziców ......................................... NIP ............................................... </text:p>
      <text:p text:style-name="P16">telefon ...........................................</text:p>
      <text:p text:style-name="P16"><text:span text:style-name="T14">Dłużnik</text:span></text:p>
      <text:p text:style-name="P16"><text:span text:style-name="T14"><text:s/></text:span>...................................................................................................................................................................</text:p>
      <text:p text:style-name="P16">PESEL/data urodzenia ...................................................................., </text:p>
      <text:p text:style-name="P16"><text:span text:style-name="T15">nr </text:span>dow. os. seria nr …............................................</text:p>
      <text:p text:style-name="P16">imiona rodziców ......................................... NIP ............................................... </text:p>
      <text:p text:style-name="P16">telefon ...........................................</text:p>
      <text:p text:style-name="P16"><text:span text:style-name="T14">Dłużnik </text:span></text:p>
      <text:p text:style-name="P16">....................................................................................................................................................................</text:p>
      <text:p text:style-name="P16">PESEL/data urodzenia ...................................................................., </text:p>
      <text:p text:style-name="P16"><text:span text:style-name="T15">nr </text:span>dow. os. seria nr …............................................</text:p>
      <text:p text:style-name="P16">imiona rodziców ......................................... NIP ............................................... </text:p>
      <text:p text:style-name="P16">telefon ...........................................</text:p>
      <text:p text:style-name="P16"><text:soft-page-break/><text:span text:style-name="T14">Dłużnik </text:span></text:p>
      <text:p text:style-name="P16">....................................................................................................................................................................</text:p>
      <text:p text:style-name="P16">PESEL/data urodzenia ...................................................................., </text:p>
      <text:p text:style-name="P16"><text:span text:style-name="T15">nr </text:span>dow. os. seria nr …............................................</text:p>
      <text:p text:style-name="P16">imiona rodziców ......................................... NIP ............................................... </text:p>
      <text:p text:style-name="P16">telefon ...........................................</text:p>
      <text:p text:style-name="P16">Na podstawie załączonego tytułu wykonawczego </text:p>
      <text:p text:style-name="P16">..............................................................................................………………………………………...………………………………………………………………………………………………………………………………………………………………</text:p>
      <text:p text:style-name="P8"><text:span text:style-name="T7"><text:s text:c="4"/><text:tab/></text:span><text:span text:style-name="T8"><text:tab/><text:tab/><text:tab/><text:tab/><text:tab/><text:tab/></text:span><text:span text:style-name="T4">(wyrok, nakaz zapłaty, protokół ugody, postanowienie, akt notarialny)</text:span></text:p>
      <text:p text:style-name="P17">................................................................................... </text:p>
      <text:p text:style-name="P18"/>
      <text:p text:style-name="P18">z dnia.............................…</text:p>
      <text:p text:style-name="P18"/>
      <text:p text:style-name="P18">sygn. akt........................................</text:p>
      <text:p text:style-name="P9"><text:span text:style-name="T5"/></text:p>
      <text:p text:style-name="P10"><text:span text:style-name="T9">działając zgodnie z dyspozycją art. </text:span><text:span text:style-name="T10">10</text:span><text:span text:style-name="T9"> ustawy o komornikach sądowych </text:span><text:span text:style-name="T10">z dnia 22.03.2018r.</text:span><text:span text:style-name="T9"> korzystam z prawa wyboru Komornika Sądowego </text:span><text:span text:style-name="T10">Mirosława Fiałkowskiego</text:span><text:span text:style-name="T9"> i</text:span> wnoszę o wszczęcie postępowania egzekucyjnego celem wezwania w/w dłużnika(-ów) z<text:span text:style-name="T11">godnie z art. 1046 § 1 kpc, do opróżnienia i wydania zajmowanej nieruchomości/lokalu położonego w: </text:span></text:p>
      <text:p text:style-name="P22">….................................................. ,przy ul. ….........................…………………………………………………………….</text:p>
      <text:p text:style-name="P24">...…....................................... , nr budynku: ….........………………………..., nr lokalu.......…. ..………………....</text:p>
      <text:p text:style-name="P24"/>
      <text:p text:style-name="P24">Nieruchomość/lokal składa się z ….......………………………………………...izb (nie dotyczy pomieszczeń: <text:span text:style-name="T12">przedpokoju, alkowy, korytarza, werandy, łazienki, spiżarni, loggie i podobnych)</text:span>. </text:p>
      <text:p text:style-name="P23">W przypadku gdy wezwanie okaże się bezskuteczne, wnoszę o przeprowadzenie eksmisji zgodnie z treścią załączonego tytułu wykonawczego. Wskazuję pomieszczenie tymczasowe pod adresem: …..........................................................................................................................................................................……………………………………………………………………………………………………………………………………………………..………………………………………………………………………………………………………………………………………………………………</text:p>
      <text:p text:style-name="P11"><text:span text:style-name="T11">Ponadto wnoszę o </text:span>wyegzekwowanie od w/w dłużnika(-ów) następujących kwot:</text:p>
      <text:list text:style-name="WW8Num1">
        <text:list-item>
          <text:p text:style-name="P12">Należność główna ............................................................................................................zł.</text:p>
        </text:list-item>
        <text:list-item>
          <text:p text:style-name="P12">Odsetki ustawowe/umowne *od dnia ...............................do dnia zapłaty(wg zał. tytułu).</text:p>
        </text:list-item>
        <text:list-item>
          <text:p text:style-name="P12">Koszty procesu<text:tab/>................................................................................................................zł.</text:p>
        </text:list-item>
        <text:list-item>
          <text:p text:style-name="P12">Koszty klauzuli<text:tab/>................................................................................................................zł.</text:p>
        </text:list-item>
        <text:list-item>
          <text:p text:style-name="P12">Inne <text:tab/>.............................................................................................................................zł.</text:p>
        </text:list-item>
      </text:list>
      <text:p text:style-name="P25"/>
      <text:p text:style-name="P25"><text:soft-page-break/>Egzekucję należy skierować do:</text:p>
      <text:p text:style-name="P25">- ruchomości: ……........…………………………….......................................................................………………...………………......</text:p>
      <text:p text:style-name="P25">….................................................................................................................................................................................</text:p>
      <text:p text:style-name="P25">- wierzytelności: ………………………………………………………...........................……….................................................…….....</text:p>
      <text:p text:style-name="P25">….................................................................................................................................................................................</text:p>
      <text:p text:style-name="P13"><text:span text:style-name="T11">- rachunku bankowego </text:span><text:span text:style-name="T9">(wskazać numer rach. lub nazwę banku)</text:span><text:span text:style-name="T11">: ……...................…………………....................…………………...….....</text:span></text:p>
      <text:p text:style-name="P13">….................................................................................................................................................................................</text:p>
      <text:p text:style-name="P25">- wynagrodzenia za pracę/świadczenia ZUS/KRUS* pobieranego w: ………....….......…………….….......................……….</text:p>
      <text:p text:style-name="P25">…………………................................................................................................................................................................</text:p>
      <text:p text:style-name="P25">….................................................................................................................................................................................</text:p>
      <text:p text:style-name="P25">- inne: ……………………………………………………...………………………...................................................................................…</text:p>
      <text:p text:style-name="P25"/>
      <text:p text:style-name="P28">W przypadku braku informacji o majątku dłużnika należy podkreślić żądane sposoby egzekucji.</text:p>
      <text:p text:style-name="P21"><text:span text:style-name="T11"/></text:p>
      <text:p text:style-name="P25"/>
      <text:p text:style-name="P14">...........................................</text:p>
      <text:p text:style-name="P15"><text:span text:style-name="T13">data i </text:span>czytelny podpis</text:p>
      <text:p text:style-name="P26">* - niepotrzebne skreślić</text:p>
      <text:p text:style-name="P27"/>
      <text:p text:style-name="P27"/>
      <text:p text:style-name="P27"/>
      <text:p text:style-name="P2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NewRomanPSMT" svg:font-family="TimesNewRomanPSMT" style:font-family-generic="roman"/>
    <style:font-face style:name="Verdana" svg:font-family="Verdana" style:font-family-generic="swiss"/>
    <style:font-face style:name="Verdana-Bold" svg:font-family="Verdana-Bold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1" fo:font-size="12pt" fo:language="pl" fo:country="PL" style:letter-kerning="true" style:font-name-asian="SimSun" style:font-size-asian="12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1" fo:font-size="12pt" fo:language="pl" fo:country="PL" style:letter-kerning="true" style:font-name-asian="SimSun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058cm" fo:margin-bottom="1.02cm" fo:margin-left="1.773cm" fo:margin-right="1.61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aweł Tomczak</meta:initial-creator>
    <meta:creation-date>2012-09-25T10:02:48.69</meta:creation-date>
    <dc:date>2026-08-14T10:56:22.789000000</dc:date>
    <meta:editing-duration>PT2H4M18S</meta:editing-duration>
    <meta:editing-cycles>7</meta:editing-cycles>
    <meta:generator>LibreOffice/7.6.4.1$Windows_X86_64 LibreOffice_project/e19e193f88cd6c0525a17fb7a176ed8e6a3e2aa1</meta:generator>
    <meta:printed-by>Paweł Tomczak</meta:printed-by>
    <meta:print-date>2012-09-26T13:10:48.59</meta:print-date>
    <meta:document-statistic meta:table-count="0" meta:image-count="0" meta:object-count="0" meta:page-count="3" meta:paragraph-count="72" meta:word-count="331" meta:character-count="6980" meta:non-whitespace-character-count="6647"/>
  </office:meta>
</office:document-meta>
</file>